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верное-и-южное-бутово-вновь-на-рейде"/>Северное и Южное Бутово вновь на рейде!<text:bookmark-end text:name="северное-и-южное-бутово-вновь-на-рейде"/></text:h>
      <text:p text:style-name="First_20_paragraph">10.05.2023</text:p>
      <text:p text:style-name="Text_20_body">В субботу представители <text:a xlink:type="simple" xlink:href="https://vk.com/vsevernombutovo" office:name=""><text:span text:style-name="Definition">Молодёжной палаты района Северное Бутово</text:span></text:a> совместно с <text:a xlink:type="simple" xlink:href="https://vk.com/butovomp" office:name=""><text:span text:style-name="Definition">Молодёжной палатой района Южное Бутово</text:span></text:a> провели рейд в рамках проекта «МолКонтроль» в сетевом магазине «Дикси», находящимся по адресу: ул. Южнобутовская дом 97.</text:p>
      <text:p text:style-name="Text_20_body"><text:line-break/></text:p>
      <text:p text:style-name="Text_20_body">В ходе проверки были выявлены случаи продажи просроченных продуктов, среди которых:</text:p>
      <text:p text:style-name="Text_20_body">- молочные продукты;</text:p>
      <text:p text:style-name="Text_20_body">- колбасная продукция;</text:p>
      <text:p text:style-name="Text_20_body">- детское питание;</text:p>
      <text:p text:style-name="Text_20_body">- овощи и фрукты.</text:p>
      <text:p text:style-name="Text_20_body">Кроме того, в ходе проверки было выявлено отсутствие маркировки и опознавательной информации о хлебобулочной продукции, продававшейся без упаковки.</text:p>
      <text:p text:style-name="Text_20_body"><text:line-break/></text:p>
      <text:p text:style-name="Text_20_body">После обращения к администрации магазина, сотрудники "Дикси" согласились утилизировать продукты с истёкшим сроком годност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sevbutovo.mos.ru/junior-chamber/detail/11577087.html" office:name=""><text:span text:style-name="Definition">http://sevbutovo.mos.ru/junior-chamber/detail/11577087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10:25:20Z</meta:creation-date>
    <dc:date>2023-05-19T10:25:20Z</dc:date>
  </office:meta>
</office:document-meta>
</file>