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30-октября-по-5-ноября-проходит-неделя-сохранения-душевного-комфорта-в-честь-международной-недели-осведомленности-о-стрессе"/>С 30 октября по 5 ноября проходит Неделя сохранения душевного комфорта (в честь Международной недели осведомленности о стрессе)<text:bookmark-end text:name="с-30-октября-по-5-ноября-проходит-неделя-сохранения-душевного-комфорта-в-честь-международной-недели-осведомленности-о-стрессе"/></text:h>
      <text:p text:style-name="First_20_paragraph">03.11.2023</text:p>
      <text:p text:style-name="Text_20_body">03.11.2023<text:line-break/><text:line-break/></text:p>
      <text:p text:style-name="Text_20_body">Душевный комфорт – это возможность жить с удовольствием, радоваться каждому дню, уметь преодолевать трудности и переживания. Это состояние умиротворения, отсутствие тревожности и волнения.<text:line-break/><text:line-break/>Тревога – неотъемлемая часть нашей жизни. У каждого человека бывают моменты и ситуации, вызывающее беспокойство.<text:line-break/><text:line-break/>Для того, чтобы научиться справляться с тревогой разработаны различные методы психологической коррекции, например, когнитивно-поведенческая терапия.<text:line-break/><text:line-break/>Тревожность – это психологическая особенность человека. Триггеры для тревожности у всех разные.<text:line-break/><text:line-break/>Главный нарушитель душевного комфорта — стресс.<text:line-break/><text:line-break/>Чтобы не допустить развития негативных последствий, нужно учиться контролировать стресс. В этом помогают умеренные физические нагрузки, хобби, ограничение потребления негативной информации в интернете и СМИ, планирование дня и обращение за помощью к специалисту.<text:line-break/></text:p>
      <text:p text:style-name="Text_20_body"><text:line-break/></text:p>
      <text:p text:style-name="Text_20_body">Адрес страницы: <text:a xlink:type="simple" xlink:href="http://sevbutovo.mos.ru/presscenter/news/detail/11960421.html" office:name=""><text:span text:style-name="Definition">http://sevbutovo.mos.ru/presscenter/news/detail/11960421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4T21:09:20Z</meta:creation-date>
    <dc:date>2024-03-04T21:09:20Z</dc:date>
  </office:meta>
</office:document-meta>
</file>