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ентре-моцарт-прошло-мероприятие-посвященное-80-летию-полного-снятия-блокады-ленинграда"/>В центре «Моцарт» прошло мероприятие, посвященное 80-летию полного снятия блокады Ленинграда<text:bookmark-end text:name="в-центре-моцарт-прошло-мероприятие-посвященное-80-летию-полного-снятия-блокады-ленинграда"/></text:h>
      <text:p text:style-name="First_20_paragraph">09.02.2024</text:p>
      <text:p text:style-name="Text_20_body"><text:span text:style-name="T1">09.02.2024</text:span></text:p>
      <text:p text:style-name="Text_20_body">В центре «Моцарт» прошло мероприятие, посвященное 80-летию полного снятия блокады Ленинграда. Пост об этом <text:a xlink:type="simple" xlink:href="https://vk.com/centermozart?w=wall-173087916_2388" office:name=""><text:span text:style-name="Definition">опубликован</text:span></text:a> в группе учреждения во «ВКонтакте».</text:p>
      <text:p text:style-name="Text_20_body">Программу подготовили воспитанники театральной студии «ТерРа» под руководством Галины Фукс. Ребята отдали дань памяти защитникам Ленинграда, узнали о символе блокадного города – ласточке. Кроме того, все желающие попробовали съесть, не раскрошив, паек хлеба весом 125 граммов.</text:p>
      <text:p text:style-name="Text_20_body">В программе также приняли участие ученики вокальной студии под руководством Юлии Ельцовой. Ребята исполнили «Ленинградскую поэму» Ольги Берггольц. В завершении мероприятия каждый участник получил ласточку и письмо, написанное сегодняшними детьми своим современникам.</text:p>
      <text:p text:style-name="Text_20_body">Фото: freepik.com</text:p>
      <text:p text:style-name="Text_20_body"><text:line-break/></text:p>
      <text:p text:style-name="Text_20_body">Адрес страницы: <text:a xlink:type="simple" xlink:href="http://sevbutovo.mos.ru/presscenter/news/detail/12158969.html" office:name=""><text:span text:style-name="Definition">http://sevbutovo.mos.ru/presscenter/news/detail/12158969.html</text:span></text:a></text:p>
      <text:p text:style-name="Text_20_body"><text:a xlink:type="simple" xlink:href="http://sevbutovo.mos.ru" office:name=""><text:span text:style-name="Definition">Управа района Север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09T17:27:43Z</meta:creation-date>
    <dc:date>2024-02-09T17:27:43Z</dc:date>
  </office:meta>
</office:document-meta>
</file>