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тября-в-северном-бутово-отметили-день-памяти-жертв-политических-репрессий"/>30 октября в Северном Бутово отметили День памяти жертв политических репрессий<text:bookmark-end text:name="октября-в-северном-бутово-отметили-день-памяти-жертв-политических-репрессий"/></text:h>
      <text:p text:style-name="First_20_paragraph">08.11.2024</text:p>
      <text:p text:style-name="Text_20_body">08.11.2024<text:line-break/><text:line-break/>Уважаемые Бутовчане! 30 октября в России отмечается День памяти жертв политических репрессий. В этот день мы чтим память миллионов людей, необоснованно репрессированных, находившихся в исправительно-трудовых лагерях и ссылках. </text:p>
      <text:p text:style-name="Text_20_body">В преддверии памятной даты, глава управы района Северное Бутово, Прокудин Алексей Александрович, совместно с заместителем Еленой Анатольевной Брянцевой, вручили членам общества жертв политических репрессий - жителям района Северное Бутово продуктовые наборы. </text:p>
      <text:p text:style-name="Text_20_body">В ходе встречи присутствующие поделились своими жизненными историями, у каждого она своя, но до боли похожая. В нашем районе данная акция проводится ежегодно. Всем, кто прошел через эти тяжкие испытания, искренне желаю здоровья, спокойствия, семейного благополучия, долгих и счастливых лет жизн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sevbutovo.mos.ru/presscenter/news/detail/12651364.html" office:name=""><text:span text:style-name="Definition">http://sevbutovo.mos.ru/presscenter/news/detail/12651364.html</text:span></text:a></text:p>
      <text:p text:style-name="Text_20_body"><text:a xlink:type="simple" xlink:href="http://sevbutovo.mos.ru" office:name=""><text:span text:style-name="Definition">Управа района Север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2T10:25:28Z</meta:creation-date>
    <dc:date>2024-12-22T10:25:28Z</dc:date>
  </office:meta>
</office:document-meta>
</file>