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еративно-профилактическое-мероприятие-превентив-ноябрь-2024"/>Оперативно – профилактическое мероприятие «Превентив» ноябрь 2024<text:bookmark-end text:name="оперативно-профилактическое-мероприятие-превентив-ноябрь-2024"/></text:h>
      <text:p text:style-name="First_20_paragraph">19.11.2024</text:p>
      <text:p text:style-name="Text_20_body">В целях повышения эффективности работы по выявлению и привлечению  родителей и иных законных представителей, не исполняющих обязанности по воспитанию и содержанию детей, оказывающих на них негативное влияние либо допускающих жестокое обращение с детьми, в период с 18.11.2024- 26.11.2024 года на территории района Северное Бутово г. Москвы будет организовано и проведено оперативно – профилактическое мероприятие «Превентив».</text:p>
      <text:p text:style-name="Text_20_body"><text:line-break/></text:p>
      <text:p text:style-name="Text_20_body">Адрес страницы: <text:a xlink:type="simple" xlink:href="http://sevbutovo.mos.ru/presscenter/news/detail/12669082.html" office:name=""><text:span text:style-name="Definition">http://sevbutovo.mos.ru/presscenter/news/detail/12669082.html</text:span></text:a></text:p>
      <text:p text:style-name="Text_20_body"><text:a xlink:type="simple" xlink:href="http://sevbutovo.mos.ru" office:name=""><text:span text:style-name="Definition">Управа района Север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9T08:52:22Z</meta:creation-date>
    <dc:date>2024-11-19T08:52:22Z</dc:date>
  </office:meta>
</office:document-meta>
</file>