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годня-в-управе-района-северное-бутово-открылась-выставка-посвящённая-блокаде-ленинграда"/>Сегодня в управе района Северное Бутово открылась выставка, посвящённая блокаде Ленинграда<text:bookmark-end text:name="сегодня-в-управе-района-северное-бутово-открылась-выставка-посвящённая-блокаде-ленинграда"/></text:h>
      <text:p text:style-name="First_20_paragraph">24.01.2018</text:p>
      <text:p text:style-name="Text_20_body"><text:span text:style-name="T1">Время безжалостно. На сегодняшний день в нашем районе осталось в живых лишь 42 ветерана Великой Отечественной (ещё в прошлом году у нас в районе Северное Бутово жили 54 участника войны). На днях умер один из 14 бутовчан, переживших блокаду Ленинграда. В память о подвиге города на Неве и 75-летии прорыва блокады сегодня в управе района Северное Бутово (ул. Грина, д. 1, корп. 2) открылась выставка «Белые и чёрные сны памяти ленинградцев».</text:span></text:p>
      <text:p text:style-name="Text_20_body"/>
      <text:p text:style-name="Text_20_body"/>
      <text:p text:style-name="Text_20_body">О блокаде Ленинграда и о роли музеев в воспитании юных говорили на открытии выставки должностные лица управы и члены Совета ветеранов, представители муниципалитета и педагоги.</text:p>
      <text:p text:style-name="Text_20_body">Руководитель музейного комплекса «Память» школы №2006 Галина Харитонова рассказала участникам церемонии открытия выставки, что нынешняя экспозиция, развёрнутая в управе – одна из семи столичных выставочных площадок, посвящённых подвигу блокадного Ленинграда. На выставку в управу из музейного комплекса «Память» доставлено лишь 2 из 26 стендов, посвящённых блокаде, но и их экспонаты впечатляют. Эти экспонаты стоит увидеть и взрослым бутовчанам, пришедшим в управу по делам, и школьникам, направленным на заседание КДН и ЗП.</text:p>
      <text:p text:style-name="Text_20_body">Кстати, о школьниках… Глава управы района Северное Бутово Регина Захарова с горечью говорила о том, что в наши дни есть ребята, путающие блокаду Ленинграда со Сталинградской битвой. В советское время такое было просто немыслимо. Ведь деды-прадеды советских ребят были участниками войны и рассказывали о ней внукам и правнукам. Нынешним ребятам рассказать о войне уже практически некому, – их деды и бабушки принадлежат к послевоенным поколениям, а большинство ветеранов, увы, из жизни ушло. Именно поэтому роль ветеранов должны взять на себя музеи, где будут собраны воспоминания и свидетельства военных лет.</text:p>
      <text:p text:style-name="Text_20_body">Незнание родной истории и «каша» в головах некоторых ребят – это и следствие несознательности части учителей. Да, есть, увы, «педагоги», считающие, что патриотические акции лишь «отнимают время у учебной программы». У таких горе-педагогов и ученики растут иванами без родства.</text:p>
      <text:p text:style-name="Text_20_body">На церемонии открытия выставки была высказана мысль, что в управе должна быть постоянная небольшая экспозиция, посвящённая Великой Отечественной войне. Ведь знание истории и подвига предков делает человека умней и ответственней.</text:p>
      <text:p text:style-name="Text_20_body">Нынешняя выставка продлится до 29 января.</text:p>
      <text:p text:style-name="Text_20_body">Дорогие бутовчане и гости нашего района!</text:p>
      <text:p text:style-name="Text_20_body">Если у вас есть время, зайдите на выставку в управу – здесь вы сможете приобщиться к родной истории.</text:p>
      <text:p text:style-name="Text_20_body"><text:line-break/></text:p>
      <text:p text:style-name="Text_20_body">Адрес страницы: <text:a xlink:type="simple" xlink:href="http://sevbutovo.mos.ru/presscenter/news/detail/7106834.html" office:name=""><text:span text:style-name="Definition">http://sevbutovo.mos.ru/presscenter/news/detail/7106834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6T10:46:59Z</meta:creation-date>
    <dc:date>2023-11-26T10:46:59Z</dc:date>
  </office:meta>
</office:document-meta>
</file>