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-мосгордумы-проинспектировала-двор-в-северном-бутове"/>Депутат Мосгордумы проинспектировала двор в Северном Бутове<text:bookmark-end text:name="депутат-мосгордумы-проинспектировала-двор-в-северном-бутове"/></text:h>
      <text:p text:style-name="First_20_paragraph">23.07.2020</text:p>
      <text:p text:style-name="Text_20_body"><text:span text:style-name="T1">Депутат МГД Людмила Ивановна Гусева совместно с управой района Северное Бутово проверили двор по адресу: ул. Знаменские садки, д 5 к 1 и к 2. Об этом депутат сообщила в социальных сетях.</text:span><text:line-break/><text:line-break/>«В прошлом году там шла реконструкция детской площадки, и мы вместе с жителями решали, каким будет наземное покрытие, где должны располагаться лавочки, качели и песочницы (<text:a xlink:type="simple" xlink:href="https://www.facebook.com/GusevaLI.MGDuma/posts/215885..)" office:name=""><text:span text:style-name="Definition">https://www.facebook.com/GusevaLI.MGDuma/posts/215885..)»</text:span></text:a>, - говорится в сообщении.<text:line-break/><text:line-break/>«Переговорила с жителями о результатах благоустройства двора. Попросили заменить покрытие под качелями, которое протерлось от торможения. Его в самое ближайшее время должны заменить по гарантии. В целом же жители довольны площадкой», - отметила Людмила Гусева.</text:p>
      <text:p text:style-name="Text_20_body"><text:line-break/></text:p>
      <text:p text:style-name="Text_20_body">Адрес страницы: <text:a xlink:type="simple" xlink:href="http://sevbutovo.mos.ru/presscenter/news/detail/9051733.html" office:name=""><text:span text:style-name="Definition">http://sevbutovo.mos.ru/presscenter/news/detail/9051733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3T10:58:03Z</meta:creation-date>
    <dc:date>2023-08-03T10:58:03Z</dc:date>
  </office:meta>
</office:document-meta>
</file>