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осьбе-жителей-установлены-дополнительные-искусственные-неровности-в-нашем-районе"/>По просьбе жителей установлены дополнительные искусственные неровности в нашем районе<text:bookmark-end text:name="по-просьбе-жителей-установлены-дополнительные-искусственные-неровности-в-нашем-районе"/></text:h>
      <text:p text:style-name="First_20_paragraph">28.07.2020</text:p>
      <text:p text:style-name="Text_20_body"><text:span text:style-name="T1">Для обеспечения безопасности дорожного движения на дворовых территориях в период с августа 2019 года по август 2020 года были установлены четыре дополнительные искусственные неровности.</text:span></text:p>
      <text:p text:style-name="Text_20_body">ИНД установлены по следующим адресам:</text:p>
      <text:p text:style-name="Text_20_body">ул. Старобитцевская д. 21-23, ул. Знаменские Садки д. 1, корп. 2, ул. Знаменские Садки д. 7, корп. 2-9, корп. 1, ул. Грина д. 13</text:p>
      <text:p text:style-name="Text_20_body">В рамках проведения весеннего месячника по благоустройству ежегодно выполняются работы по нанесению и обновлению разметки 1.14.1 «Пешеходный переход», а также ремонт и в случае необходимости замена ИДН.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butovo.mos.ru/presscenter/news/detail/9067407.html" office:name=""><text:span text:style-name="Definition">http://sevbutovo.mos.ru/presscenter/news/detail/9067407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5T15:21:34Z</meta:creation-date>
    <dc:date>2024-01-05T15:21:34Z</dc:date>
  </office:meta>
</office:document-meta>
</file>