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еверного-бутова-взяли-под-опеку-мужской-приют-в-подмосковном-ожерелье"/>Жители Северного Бутова взяли под опеку мужской приют в подмосковном Ожерелье<text:bookmark-end text:name="жители-северного-бутова-взяли-под-опеку-мужской-приют-в-подмосковном-ожерелье"/></text:h>
      <text:p text:style-name="First_20_paragraph">01.12.2020</text:p>
      <text:p text:style-name="Text_20_body"><text:span text:style-name="T1">Представители прихода Храма святой великомученицы Параскевы Пятницы в Качалове побывали с очередным визитом в мужском приюте при храме святых мучениц Веры, Надежды, Любови и матери их Софии в городе Ожерелье. Социальная служба Храма в Северном Бутове собрала и передала в дар теплые вещи и продукты насельникам приюта.</text:span></text:p>
      <text:p text:style-name="Text_20_body">- В день памяти святителя Иоанна Златоустого, состоялась наша очередная, уже третья в этом году встреча с насельниками мужского приюта при храме святых мучениц Веры, Надежды, Любови и матери их Софии в городе Ожерелье (подробнее о приюте можно прочитать <text:a xlink:type="simple" xlink:href="http://www.hramsofii.ru/1socialservice/141-why-would-the-priest-breathalyzer" office:name=""><text:span text:style-name="Definition">здесь</text:span></text:a>). Наш приход направляет в него людей, попавших в сложную жизненную ситуацию, уже в течение нескольких лет, - сообщается на сайте Храма.</text:p>
      <text:p text:style-name="Text_20_body">Доставку благотворительной помощи организовали прихожане из числа жителей района Северное Бутово, отметили в Храме.</text:p>
      <text:p text:style-name="Text_20_body">Священник из города Ожерелье дает кров и работу тем, кому некуда больше идти, – бездомным, бывшим заключенным, просто заблудившимся в жизни людям. При храме живут уже более 70 человек. В Ожерелье Каширского района Московской области можно попасть по-разному, но прежде всего, сюда надо очень хотеть попасть. Этот город возник в советские времена вокруг поселка, обслуживающего паровозное депо. Все здесь имеет отношение к железной дороге, даже храм во имя святых Веры, Надежды, Любови и матери их Софии. Он открылся десять лет назад в аварийном здании, принадлежавшем РЖД. Его настоятель – протоиерей Сергий Пятугин – строит рядом новый, большущий храм размером с десятиэтажный дом.</text:p>
      <text:p text:style-name="Text_20_body"><text:line-break/></text:p>
      <text:p text:style-name="Text_20_body">Адрес страницы: <text:a xlink:type="simple" xlink:href="http://sevbutovo.mos.ru/presscenter/news/detail/9486599.html" office:name=""><text:span text:style-name="Definition">http://sevbutovo.mos.ru/presscenter/news/detail/9486599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3T23:39:38Z</meta:creation-date>
    <dc:date>2024-01-03T23:39:38Z</dc:date>
  </office:meta>
</office:document-meta>
</file>