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ые-спортсмены-из-северного-бутова-заняли-весь-пьедестал-почета-на-соревнованиях-по-тхэквондо-итф"/>Юные спортсмены из Северного Бутова заняли весь пьедестал почета на соревнованиях по тхэквондо ИТФ<text:bookmark-end text:name="юные-спортсмены-из-северного-бутова-заняли-весь-пьедестал-почета-на-соревнованиях-по-тхэквондо-итф"/></text:h>
      <text:p text:style-name="First_20_paragraph">14.04.2021</text:p>
      <text:p text:style-name="Text_20_body"><text:span text:style-name="T1">В ФОК «Рекорд» в соседнем районе Южное Бутово прошли соревнования по тхэквондо ИТФ, посвящённые Дню космонавтики. Подопечные Центра досуга и спорта «Эврика-Бутово» заняли весь пьедестал почета, сообщили в учреждении.</text:span></text:p>
      <text:p text:style-name="Text_20_body">В соревнованиях приняли участие более 300 спортсменов из 15 московских клубов по тхэквондо ИТФ. Воспитанники Владислава Телятникова и Ольга Туйгиной не оставили соперникам ни единого шанса.</text:p>
      <text:p text:style-name="Text_20_body">- Поздравляем наших спортсменов и тренеров с победой! Так держать, вперед к новым высотам! – опубликовали поздравление в соцсетях ЦДиС «Эврика-Бутово».</text:p>
      <text:p text:style-name="Text_20_body">Вся актуальная информация о работе кружков, студий и секций центра на сайте <text:a xlink:type="simple" xlink:href="https://evrika.mos.ru/" office:name=""><text:span text:style-name="Definition">https://evrika.mos.ru/</text:span></text:a> , или по номеру +7 (499) 744-25-86 в будни с 10.00 до 18.00. Напомним, организация досуга рядом с домом является важнейшей составляющей программы «Мой район».</text:p>
      <text:p text:style-name="Text_20_body">Итоги турнира:</text:p>
      <text:p text:style-name="Text_20_body">1. Дорохина Мария:</text:p>
      <text:p text:style-name="Text_20_body">1 место туль, 2 место масоги</text:p>
      <text:p text:style-name="Text_20_body">2.Тимошин Антон:</text:p>
      <text:p text:style-name="Text_20_body">1 место масоги, 3 место туль</text:p>
      <text:p text:style-name="Text_20_body">3.Клочков Игорь:</text:p>
      <text:p text:style-name="Text_20_body">2 место масоги</text:p>
      <text:p text:style-name="Text_20_body">4.Жигалина Руслана:</text:p>
      <text:p text:style-name="Text_20_body">1 место масоги, 2 место туль</text:p>
      <text:p text:style-name="Text_20_body">5.Демьянов Владислав:</text:p>
      <text:p text:style-name="Text_20_body">2 место масоги</text:p>
      <text:p text:style-name="Text_20_body">6.Артамонов Александр:</text:p>
      <text:p text:style-name="Text_20_body">1 место туль, 2 место масоги</text:p>
      <text:p text:style-name="Text_20_body">7.Марков Александр:</text:p>
      <text:p text:style-name="Text_20_body">3 место масоги <text:bookmark text:name="id__GoBack"/></text:p>
      <text:p text:style-name="Text_20_body"><text:line-break/></text:p>
      <text:p text:style-name="Text_20_body">Адрес страницы: <text:a xlink:type="simple" xlink:href="http://sevbutovo.mos.ru/presscenter/news/detail/9869234.html" office:name=""><text:span text:style-name="Definition">http://sevbutovo.mos.ru/presscenter/news/detail/9869234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9T12:28:45Z</meta:creation-date>
    <dc:date>2023-11-09T12:28:45Z</dc:date>
  </office:meta>
</office:document-meta>
</file>