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бу-жилищник-района-северное-бутово-отремонтировал-искусственные-дорожные-неровности-во-дворах"/>ГБУ «Жилищник района Северное Бутово» отремонтировал искусственные дорожные неровности во дворах<text:bookmark-end text:name="гбу-жилищник-района-северное-бутово-отремонтировал-искусственные-дорожные-неровности-во-дворах"/></text:h>
      <text:p text:style-name="First_20_paragraph">13.05.2021</text:p>
      <text:p text:style-name="Text_20_body"><text:span text:style-name="T1">Сотрудники ГБУ «Жилищник района Северное Бутово восстановили искусственные дорожные неровности с последующим нанесением разметки во дворах, сообщили в управе района Северное Бутово.</text:span></text:p>
      <text:p text:style-name="Text_20_body">- Работы в рамках комплексного благоустройства были проведены во дворах домов 8, дом 11, дом 9, корпус 2 на Бульваре Дмитрия Донского, дома 3, корпус 2, дома 3, корпус 3 на улице Знаменские Садки, дома 9, дома 1, корпус 4, дома 3, корпус 1 на улице Грина, ряде домов на улицах Старобитцевская, Ратная и Старокачаловская. Всего по 11 адресам, - уточнили в управе.</text:p>
      <text:p text:style-name="Text_20_body">Напомним, в рамках программы комплексного благоустройства «Мой район», этой весной в <text:bookmark text:name="id__GoBack"/> Северном Бутове работы пройдут на улицах Грина, Коктебельской, Поляны, Старобитцевской, бульваре Дмитрия Донского.</text:p>
      <text:p text:style-name="Text_20_body">Во дворах отремонтируют дороги и тротуары, восстановят газоны, установят новую садовую мебель и фонари, приведут в порядок лестницы, ограждения и контейнерные площадки. Где необходимо, обновят детские площадки, места для отдыха и занятий спортом, заменят плитку на дорожках и высадят цветы.</text:p>
      <text:p text:style-name="Text_20_body">Фото: управа района Северное Бутово</text:p>
      <text:p text:style-name="Text_20_body"><text:line-break/></text:p>
      <text:p text:style-name="Text_20_body">Адрес страницы: <text:a xlink:type="simple" xlink:href="http://sevbutovo.mos.ru/presscenter/news/detail/9941542.html" office:name=""><text:span text:style-name="Definition">http://sevbutovo.mos.ru/presscenter/news/detail/9941542.html</text:span></text:a></text:p>
      <text:p text:style-name="Text_20_body"><text:a xlink:type="simple" xlink:href="http://sevbutovo.mos.ru" office:name=""><text:span text:style-name="Definition">Управа района Север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1-29T09:34:01Z</meta:creation-date>
    <dc:date>2023-11-29T09:34:01Z</dc:date>
  </office:meta>
</office:document-meta>
</file>