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оповещение-о-проведении-публичных-слушаний-в-феврале"/>Оповещение о проведении публичных слушаний в феврале<text:bookmark-end text:name="оповещение-о-проведении-публичных-слушаний-в-феврале"/></text:h>
      <text:p text:style-name="First_20_paragraph">21.01.2016</text:p>
      <text:p text:style-name="Text_20_body">На публичные слушания представляются:</text:p>
      <text:p text:style-name="Text_20_body"><text:span text:style-name="T1">Проект №1</text:span>: в районе Северное Бутово проект градостроительного плана земельного участка по адресу: Куликовская ул., вл.9Б, корп. 20 мкр. 2, РОО «Клуб Дзюдо+».</text:p>
      <text:p text:style-name="Text_20_body">Информационные материалы по теме публичных слушаний в районе Северное Бутово по <text:span text:style-name="T1">проекту №1 </text:span>будут представлены на <text:span text:style-name="T1">экспозиции с 04 по 10 февраля 2016 г.</text:span> по адресу: ул. Грина, д.1 корп.2, в помещении управы района Северное Бутово.</text:p>
      <text:p text:style-name="Text_20_body">Часы работы экспозиции: в рабочие дни – с 12:00 до 20:00, в субботу и воскресенье – с 10:00 до 15:00, на выставках проводятся консультации по теме публичных слушаний.</text:p>
      <text:p text:style-name="Text_20_body"><text:span text:style-name="T1">Собрания </text:span>участников публичных слушаний состоятся <text:span text:style-name="T1">в 19:00</text:span>: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 проекта</text:span></text:p>
          </table:table-cell>
          <table:table-cell table:style-name="TableRowCell" office:value-type="string">
            <text:p text:style-name="Table_20_Contents"><text:span text:style-name="T1">  Дата проведения</text:span></text:p>
          </table:table-cell>
          <table:table-cell table:style-name="TableRowCell" office:value-type="string">
            <text:p text:style-name="Table_20_Contents"><text:span text:style-name="T1">Адрес собрания</text:span></text:p>
          </table:table-cell>
        </table:table-row>
        <table:table-row>
          <table:table-cell table:style-name="TableRowCell" office:value-type="string">
            <text:p text:style-name="Table_20_Contents">Проект № 1</text:p>
          </table:table-cell>
          <table:table-cell table:style-name="TableRowCell" office:value-type="string">
            <text:p text:style-name="Table_20_Contents">18 февраля 2016</text:p>
          </table:table-cell>
          <table:table-cell table:style-name="TableRowCell" office:value-type="string">
            <text:p text:style-name="Table_20_Contents">Ул. Куликовская д.3Б в помещении ГБОУ «Школа №2114»</text:p>
          </table:table-cell>
        </table:table-row>
      </table:table>
      <text:p text:style-name="First_20_paragraph"><text:bookmark text:name="id__GoBack"/>Время начала регистрации участников – 18:00.</text:p>
      <text:p text:style-name="Text_20_body">В период проведения публичных слушаний <text:span text:style-name="T2">участники публичных слушаний имеют право</text:span> 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Окружная комиссия ЮЗАО: 117209, Москва, Севастопольский пр-т, д.28, корп.4, тел. (495) 633-63-57,<text:a xlink:type="simple" xlink:href="mailto:StrukovaLG@mos.ru" office:name=""><text:span text:style-name="Definition">StrukovaLG@mos.ru</text:span></text:a>; <text:a xlink:type="simple" xlink:href="http://www.uzao.mos.ru/" office:name=""><text:span text:style-name="Definition">www.uzao.mos.ru</text:span></text:a>.</text:p>
      <text:p text:style-name="Text_20_body">Информационные материалы по проектам размещены на сайте префектуры ЮЗАО <text:a xlink:type="simple" xlink:href="http://uzao.mos.ru/" office:name=""><text:span text:style-name="Definition">http://uzao.mos.ru</text:span></text:a>.</text:p>
      <text:p text:style-name="Text_20_body">Комиссия по вопросам градостроительства, </text:p>
      <text:p text:style-name="Text_20_body">землепользования и застройки при </text:p>
      <text:p text:style-name="Text_20_body">Правительстве Москвы в Юго-Западном </text:p>
      <text:p text:style-name="Text_20_body">административном округе города Москвы </text:p>
      <text:p text:style-name="Text_20_body">(Окружная комиссия). </text:p>
      <text:p text:style-name="Text_20_body"><text:line-break/></text:p>
      <text:p text:style-name="Text_20_body">Адрес страницы: <text:a xlink:type="simple" xlink:href="http://sevbutovo.mos.ru/public-hearings/detail/2214132.html" office:name=""><text:span text:style-name="Definition">http://sevbutovo.mos.ru/public-hearings/detail/2214132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3:45:55Z</meta:creation-date>
    <dc:date>2023-10-06T13:45:55Z</dc:date>
  </office:meta>
</office:document-meta>
</file>