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оповещение-о-проведении-публичных-слушаний-12.04.2018-г."/>ОПОВЕЩЕНИЕ О ПРОВЕДЕНИИ ПУБЛИЧНЫХ СЛУШАНИЙ 12.04.2018 г.<text:bookmark-end text:name="оповещение-о-проведении-публичных-слушаний-12.04.2018-г."/></text:h>
      <text:p text:style-name="First_20_paragraph">12.04.2018</text:p>
      <text:p text:style-name="Text_20_body">На публичные слушания в районе Северное Бутово представляется:</text:p>
      <text:p text:style-name="Text_20_body"><text:span text:style-name="T1">Проект №1</text:span>: Проект планировки территории транспортно-пересадочного узла (ТПУ) «Бульвар Дмитрия Донского» в Юго-Западном административном округе (ЮЗАО) города Москвы с учетом развития прилегающей территории.</text:p>
      <text:p text:style-name="Text_20_body"> </text:p>
      <text:p text:style-name="Text_20_body">Информационные материалы по теме публичных слушаний в районе Северное Бутово будут представлены на <text:span text:style-name="T1">экспозиции с 18 по 24 апреля 2018 г.</text:span> по адресу: улица Грина, д. 1, корп. 2, в помещении управы района Северное Бутово.</text:p>
      <text:p text:style-name="Text_20_body"> </text:p>
      <text:p text:style-name="Text_20_body">         Часы работы экспозиции: в рабочие дни – с 12:00 до 20:00, в субботу и воскресенье – с 10:00 до 15:00, на выставках проводятся консультации по теме публичных слушаний.</text:p>
      <text:p text:style-name="Text_20_body"> </text:p>
      <text:p text:style-name="Text_20_body"><text:span text:style-name="T1">Собрание</text:span> участников публичных слушаний состоится <text:span text:style-name="T1">в 19:00</text:span>: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№ проекта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Адрес собрания</text:span></text:p>
          </table:table-cell>
        </table:table-row>
        <table:table-row>
          <table:table-cell table:style-name="TableRowCell" office:value-type="string">
            <text:p text:style-name="Table_20_Contents">Проект № 1</text:p>
          </table:table-cell>
          <table:table-cell table:style-name="TableRowCell" office:value-type="string">
            <text:p text:style-name="Table_20_Contents">03 мая 2018</text:p>
          </table:table-cell>
          <table:table-cell table:style-name="TableRowCell" office:value-type="string">
            <text:p text:style-name="Table_20_Contents">ул. Грина, д. 18б, ГБОУ школа № 1356</text:p>
          </table:table-cell>
        </table:table-row>
      </table:table>
      <text:p text:style-name="First_20_paragraph"> </text:p>
      <text:p text:style-name="Text_20_body">Время начала регистрации участников – 18:00.<text:span text:style-name="T1"> </text:span></text:p>
      <text:p text:style-name="Text_20_body"> </text:p>
      <text:p text:style-name="Text_20_body">         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 записи предложений и замечаний в период работы экспозиции;</text:p>
      <text:p text:style-name="Text_20_body">- выступления на собрании участников публичных слушаний;</text:p>
      <text:p text:style-name="Text_20_body">- внесения записи в книгу (журнал) регистрации участвующих в собрании участников публичных слушаний;</text:p>
      <text:p text:style-name="Text_20_body">- подачи в ходе собрания письменных предложений и замечаний;</text:p>
      <text:p text:style-name="Text_20_body">- 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         Окружная комиссия ЮЗАО: 117209, Москва, Севастопольский пр-т, д.28, корп.4, тел. (499) 789-10-39, <text:a xlink:type="simple" xlink:href="mailto:StrukovaLG@mos.ru" office:name=""><text:span text:style-name="Definition">StrukovaLG@mos.ru</text:span></text:a>; <text:a xlink:type="simple" xlink:href="http://www.uzao.mos.ru/" office:name=""><text:span text:style-name="Definition">www.uzao.mos.ru</text:span></text:a>.</text:p>
      <text:p text:style-name="Text_20_body">Информационные материалы по проектам размещены на сайте префектуры ЮЗАО <text:a xlink:type="simple" xlink:href="http://uzao.mos.ru/" office:name=""><text:span text:style-name="Definition">http://uzao.mos.ru</text:span></text:a>. </text:p>
      <text:p text:style-name="Text_20_body"> </text:p>
      <text:p text:style-name="Text_20_body">Комиссия по вопросам градостроительства, землепользования и застройки при Правительстве Москвы в Юго-Западном административном округе города Москвы (Окружная комиссия).</text:p>
      <text:p text:style-name="Text_20_body"><text:line-break/></text:p>
      <text:p text:style-name="Text_20_body">Адрес страницы: <text:a xlink:type="simple" xlink:href="http://sevbutovo.mos.ru/public-hearings/detail/7259672.html" office:name=""><text:span text:style-name="Definition">http://sevbutovo.mos.ru/public-hearings/detail/7259672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13:20:19Z</meta:creation-date>
    <dc:date>2023-06-18T13:20:19Z</dc:date>
  </office:meta>
</office:document-meta>
</file>