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оповещение-о-проведении-публичных-слушаний-от-29.01.2020г."/>ОПОВЕЩЕНИЕ О ПРОВЕДЕНИИ ПУБЛИЧНЫХ СЛУШАНИЙ от 29.01.2020г.<text:bookmark-end text:name="оповещение-о-проведении-публичных-слушаний-от-29.01.2020г."/></text:h>
      <text:p text:style-name="First_20_paragraph">29.01.2020</text:p>
      <text:p text:style-name="Text_20_body">На публичные слушания представляются:</text:p>
      <text:p text:style-name="Text_20_body"><text:span text:style-name="T1">В</text:span> районе Северное Бутово корректировка проекта межевания территории квартала района Северное Бутово, ограниченного улицей Старокачаловская, улицей Коктебельская, улицей Грина, бульваром Дмитрия Донского (ЮЗАО).</text:p>
      <text:p text:style-name="Text_20_body"><text:line-break/></text:p>
      <text:p text:style-name="Text_20_body">Информационные материалы по теме публичных слушаний в районе Северное Бутово по <text:span text:style-name="T1">проекту</text:span></text:p>
      <text:p text:style-name="Text_20_body"><text:span text:style-name="T1"> </text:span>будут представлены на <text:span text:style-name="T1">экспозиции с 05 по 12 февраля 2020г.</text:span> по адресу: ул. Грина, д. 1, корп. 2 (помещение управы района Северное Бутово).</text:p>
      <text:p text:style-name="Text_20_body"><text:line-break/></text:p>
      <text:p text:style-name="Text_20_body">Часы работы экспозиций: в рабочие дни – с 11:00 до 19:00, в субботу– с 10:00 до 15:00, воскресенье выходной день.</text:p>
      <text:p text:style-name="Text_20_body">Консультации специалистов-разработчиков по теме публичных слушаний будут проводиться:</text:p>
      <text:p text:style-name="Text_20_body">по проекту <text:span text:style-name="T1">–</text:span> 06.02.2020г., 11.02.2020г. с 15:00 до 17:00;</text:p>
      <text:p text:style-name="Text_20_body"><text:line-break/></text:p>
      <text:p text:style-name="Text_20_body"><text:line-break/></text:p>
      <text:p text:style-name="Text_20_body"><text:span text:style-name="T1">Собрания</text:span> участников публичных слушаний по <text:span text:style-name="T1">проекту</text:span> состоятся <text:span text:style-name="T1">в 19:00, время начала регистрации участников – с 18:00.</text:span></text:p>
      <text:p text:style-name="Text_20_body"><text:line-break/>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№ проекта</text:span></text:p>
          </table:table-cell>
          <table:table-cell table:style-name="TableRowCell" office:value-type="string">
            <text:p text:style-name="Table_20_Contents"><text:span text:style-name="T1">Дата проведения</text:span></text:p>
          </table:table-cell>
          <table:table-cell table:style-name="TableRowCell" office:value-type="string">
            <text:p text:style-name="Table_20_Contents"><text:span text:style-name="T1">Адрес собрания</text:span></text:p>
          </table:table-cell>
        </table:table-row>
        <table:table-row>
          <table:table-cell table:style-name="TableRowCell" office:value-type="string">
            <text:p text:style-name="Table_20_Contents">Проект № 1</text:p>
            <text:p text:style-name="Table_20_Contents"><text:line-break/></text:p>
          </table:table-cell>
          <table:table-cell table:style-name="TableRowCell" office:value-type="string">
            <text:p text:style-name="Table_20_Contents">18 февраля 2020</text:p>
          </table:table-cell>
          <table:table-cell table:style-name="TableRowCell" office:value-type="string">
            <text:p text:style-name="Table_20_Contents">ул. Грина, д. 1, корп. 2 (актовый зал управы района Северное Бутово)</text:p>
          </table:table-cell>
        </table:table-row>
        <table:table-row>
          <table:table-cell table:style-name="TableRowCell" office:value-type="string">
            <text:p text:style-name="Table_20_Contents"><text:line-break/><text:line-break/>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</table:table>
      <text:p text:style-name="First_20_paragraph">В период проведения публичных слушаний <text:span text:style-name="T2">участники публичных слушаний имеют право</text:span> представить свои предложения и замечания по обсуждаемым проектам посредством:<text:line-break/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подачи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Окружная комиссия ЮЗАО: 117209, Москва, Севастопольский пр-т, д.28, корп.4, тел. (499) 789-10-39, uzao-secretaryok@mos.ru; <text:a xlink:type="simple" xlink:href="http://www.uzao.mos.ru/" office:name=""><text:span text:style-name="Definition">www.uzao.mos.ru</text:span></text:a>.</text:p>
      <text:p text:style-name="Text_20_body">Информационные материалы по проектам будут размещены на сайте префектуры ЮЗАО <text:a xlink:type="simple" xlink:href="http://uzao.mos.ru/" office:name=""><text:span text:style-name="Definition">http://uzao.mos.ru</text:span></text:a> в день открытия экспозиций по представленным проектам</text:p>
      <text:p text:style-name="Text_20_body">Комиссия по вопросам градостроительства, землепользования и застройки при Правительстве Москвы в Юго-Западном административном округе города Москвы (Окружная комиссия).</text:p>
      <text:p text:style-name="Text_20_body"><text:line-break/></text:p>
      <text:p text:style-name="Text_20_body">Адрес страницы: <text:a xlink:type="simple" xlink:href="http://sevbutovo.mos.ru/public-hearings/detail/8652396.html" office:name=""><text:span text:style-name="Definition">http://sevbutovo.mos.ru/public-hearings/detail/8652396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2T07:22:56Z</meta:creation-date>
    <dc:date>2023-06-12T07:22:56Z</dc:date>
  </office:meta>
</office:document-meta>
</file>