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чет-о-выполнении-государственного-задания-гбу-спорт-бутово-за-1-полугодие"/>Отчет о выполнении Государственного Задания ГБУ "Спорт-Бутово" за 1 полугодие<text:bookmark-end text:name="отчет-о-выполнении-государственного-задания-гбу-спорт-бутово-за-1-полугодие"/></text:h>
      <text:p text:style-name="First_20_paragraph">10.07.2020</text:p>
      <text:p text:style-name="Text_20_body"><text:line-break/></text:p>
      <text:p text:style-name="Text_20_body">Адрес страницы: <text:a xlink:type="simple" xlink:href="http://sevbutovo.mos.ru/sport-and-dos/reports/detail/9019209.html" office:name=""><text:span text:style-name="Definition">http://sevbutovo.mos.ru/sport-and-dos/reports/detail/9019209.html</text:span></text:a></text:p>
      <text:p text:style-name="Text_20_body"><text:a xlink:type="simple" xlink:href="http://sevbutovo.mos.ru" office:name=""><text:span text:style-name="Definition">Управа района Север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16T22:07:20Z</meta:creation-date>
    <dc:date>2024-07-16T22:07:20Z</dc:date>
  </office:meta>
</office:document-meta>
</file>