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чет-гбу-центр-культуры-и-досуга-эврика-бутово-за-1-квартал-2021-года"/>Отчет ГБУ центр культуры и досуга "Эврика-Бутово" за 1 квартал 2021 года<text:bookmark-end text:name="отчет-гбу-центр-культуры-и-досуга-эврика-бутово-за-1-квартал-2021-года"/></text:h>
      <text:p text:style-name="First_20_paragraph">30.04.2021</text:p>
      <text:p text:style-name="Text_20_body"><text:line-break/></text:p>
      <text:p text:style-name="Text_20_body">Адрес страницы: <text:a xlink:type="simple" xlink:href="http://sevbutovo.mos.ru/sport-and-dos/reports/detail/9917116.html" office:name=""><text:span text:style-name="Definition">http://sevbutovo.mos.ru/sport-and-dos/reports/detail/9917116.html</text:span></text:a></text:p>
      <text:p text:style-name="Text_20_body"><text:a xlink:type="simple" xlink:href="http://sevbutovo.mos.ru" office:name=""><text:span text:style-name="Definition">Управа района Север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2T17:16:28Z</meta:creation-date>
    <dc:date>2023-05-22T17:16:28Z</dc:date>
  </office:meta>
</office:document-meta>
</file>