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ализация-машиномест-в-районе-северное-бутово"/>Реализация машиномест в районе Северное Бутово<text:bookmark-end text:name="реализация-машиномест-в-районе-северное-бутово"/></text:h>
      <text:p text:style-name="First_20_paragraph">26.11.2021</text:p>
      <text:p text:style-name="Text_20_body">В настоящее время Департамент городского имущества города Москвы совместно с ГБУ «Жилищник района Северное Бутово» проводят мероприятия по реализации машиномест на возмездной основе в гаражных комплексах по адресам: ул. Старобитцевская, д.14 и ул. Куликовская, д. 22</text:p>
      <text:p text:style-name="Text_20_body">Машино-места расположены в гаражных комплексах с 1 по 6 этажи. Объекты находятся под охраной.</text:p>
      <text:p text:style-name="Text_20_body"><text:span text:style-name="T1">По всем вопросам обращаться по телефону: 8-495-363-81-30 или в ГБУ «Жилищник района Северное Бутово» расположенный по адресу: ул. Грина дом 1 корпус 2 кабинет 10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butovo.mos.ru/the-young-journalist-school/detail/10427677.html" office:name=""><text:span text:style-name="Definition">http://sevbutovo.mos.ru/the-young-journalist-school/detail/10427677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3T12:51:53Z</meta:creation-date>
    <dc:date>2023-09-13T12:51:53Z</dc:date>
  </office:meta>
</office:document-meta>
</file>