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дресный-перечень-объектов-гаражного-назначения-в-юзао"/>Адресный перечень объектов гаражного назначения в ЮЗАО<text:bookmark-end text:name="адресный-перечень-объектов-гаражного-назначения-в-юзао"/></text:h>
      <text:p text:style-name="First_20_paragraph">24.01.2018</text:p>
      <text:p text:style-name="Text_20_body"><text:line-break/></text:p>
      <text:p text:style-name="Text_20_body">Адрес страницы: <text:a xlink:type="simple" xlink:href="http://sevbutovo.mos.ru/the-young-journalist-school/detail/7105829.html" office:name=""><text:span text:style-name="Definition">http://sevbutovo.mos.ru/the-young-journalist-school/detail/7105829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4T10:00:09Z</meta:creation-date>
    <dc:date>2024-03-04T10:00:09Z</dc:date>
  </office:meta>
</office:document-meta>
</file>